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abij Loevesteinlaan 45 tot en met 91 en Kuinrestraat 6 tot en met 1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8 bomen (stamomtrekken 20-205 cm), staande nabij Loevesteinlaan 45 tot en met 91 en Kuinrestraat 6 tot en met 112 en herbeplanting van 8 bomen</text:p>
            <text:p text:style-name="common-al"/>
            <text:p text:style-name="common-al">Ons kenmerk: VTH2026-659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abij Loevesteinlaan 45 tot en met 91 en Kuinrestraat 6 tot en met 112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82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944</meta:user-defined>
    <meta:user-defined meta:name="DCTERMS.abstract">het kappen van 8 bomen (stamomtrekken 20-205 cm), staande nabij Loevesteinlaan 45 tot en met 91 en Kuinrestraat 6 tot en met 112 en herbeplanting van 8 bomen</meta:user-defined>
    <dc:language>nl</dc:language>
    <meta:user-defined meta:name="OVERHEIDop.locatietype/OVERHEIDop.gebiedsmarkering">Vlak</meta:user-defined>
    <meta:user-defined meta:name="DC.title">Omgevingsvergunning - Aangevraagd, nabij Loevesteinlaan 45 tot en met 91 en Kuinrestraat 6 tot en met 11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29</meta:user-defined>
    <meta:user-defined meta:name="OVERHEIDop.GmbID/DC.identifier">gmb-2026-378229</meta:user-defined>
    <meta:user-defined meta:name="OVERHEIDop.versieInformatie"/>
  </office:meta>
</office:document-meta>
</file>