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houden van de Najaarsfeesten Hillegom, op diverse locaties in Hillegom, Z2026-000012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</text:p>
              </text:list-item>
            </text:list>
            <text:p text:style-name="common-al">Ingangsdatum van: 5 september 2026</text:p>
            <text:p text:style-name="common-al">Einddatum tot en met: 13 september 2026</text:p>
            <text:p text:style-name="common-al">
            <text:span text:style-name="nadrukcur">Datum besluit: </text:span>5 augustus 2026</text:p>
            <text:p text:style-name="common-al">
            <text:span text:style-name="nadrukcur">Uiterlijke datum voor bezwaar: </text:span>16 september 2026</text:p>
            <text:p text:style-name="common-al">Kenmerk besluit: Z2026-0000126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7822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6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evenementenvergunning voor het houden van de Najaarsfeesten Hillegom, op diverse locaties in Hillegom, Z2026-0000126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22</meta:user-defined>
    <meta:user-defined meta:name="OVERHEIDop.GmbID/DC.identifier">gmb-2026-378222</meta:user-defined>
    <meta:user-defined meta:name="OVERHEIDop.versieInformatie"/>
  </office:meta>
</office:document-meta>
</file>