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Z2026-00002002, Wetering 2, 6031NP Neder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Nederweert bekend dat zij besluiten tot het intrekken van de omgevingsvergunning (LBV+) op de locatie Wetering 2, 6031NP Nederweert. Het intrekkingsbesluit is geregistreerd onder zaaknummer Z2026-00002002. Het besluit is op 31 juli 2026 genomen en bekend gemaakt (verzonden) aan de aanvrager.</text:p>
            <text:p text:style-name="common-al"/>
            <text:p text:style-name="common-al">
            <text:span text:style-name="nadrukvet">De volgende activiteiten worden beeindigd:</text:span>
          </text:p>
            <text:p text:style-name="common-al">Het houden van landbouwhuisdieren</text:p>
            <text:p text:style-name="common-al"/>
            <text:p text:style-name="common-al">
            <text:span text:style-name="nadrukvet">Inzage</text:span>
          </text:p>
            <text:p text:style-name="common-al">De stukken liggen gedurende zes weken ter inzage tot 18 september 2026. U kunt deze stukken digitaal of op afspraak inzien. Digitaal kunt u de stukken via jeleefomgeving.nl/inzien/858131134/68c47457-d050-49d8-a799-886b138b308f inzien. Wilt u de stukken op afspraak inzien of heeft u vragen, dan kunt u contact opnemen met de Omgevingsdienst Noord- en Midden-Limburg via 077-4402500 of via administratie@odnml.nl. Vermeld daarbij het zaaknummer Z2026-00002002.</text:p>
            <text:p text:style-name="common-al">
            <text:span text:style-name="nadrukvet">Beroep</text:span>
          </text:p>
            <text:p text:style-name="common-al">Het voorgenomen besluit is genomen volgens de uniforme voorbereidingsprocedure. Tegen dit besluit kan met ingang van (bekendmaking) gedurende 6 weken beroep worden ingediend bij de Rechtbank Roermond. U kunt het beroepschrift verzenden naar:</text:p>
            <text:p text:style-name="common-al">Rechtbank Limburg, sector bestuursrecht, Postbus 950, 6040 AZ Roermond</text:p>
            <text:p text:style-name="common-al">Het beroepschrift dient te zijn ondertekend en ten minste te bevatten:</text:p>
            <text:p text:style-name="common-al">· Uw naam en uw adres</text:p>
            <text:p text:style-name="common-al">· De datum van het beroepschrift</text:p>
            <text:p text:style-name="common-al">· Een omschrijving en het kenmerk van het besluit waartegen u beroep instelt of u stuurt een kopie van het besluit mee</text:p>
            <text:p text:style-name="common-al">· De gronden van het beroep</text:p>
            <text:p text:style-name="common-al"/>
            <text:p text:style-name="common-al">Het verzoek kan ook digitaal worden ingediend via <text:a xlink:href="https://www.rechtspraak.nl" xlink:type="simple">www.rechtspraak.nl</text:a></text:p>
            <text:p text:style-name="common-al"/>
            <text:p text:style-name="common-al">Voor het indienen van een beroepschrift is griffierecht verschuldigd.</text:p>
            <text:p text:style-name="common-al"/>
            <text:p text:style-name="common-al">
            <text:span text:style-name="nadrukvet">Voorlopige voorziening</text:span>
          </text:p>
            <text:p text:style-name="common-al">Het instellen van bezwaar of beroep schorst de werking van dit besluit niet.</text:p>
            <text:p text:style-name="common-al">Indien sprake is van een spoedeisend belang, kan een belanghebbende de voorzieningenrechter van de rechtbank Limburg verzoeken een voorlopige voorziening te treffen. Dit verzoek kan worden ingediend bij:</text:p>
            <text:p text:style-name="common-al"/>
            <text:p text:style-name="common-al">Rechtbank Limburg, Postbus 950, 6040 AZ Roermond</text:p>
            <text:p text:style-name="common-al"/>
            <text:p text:style-name="common-al">Het verzoek kan ook digitaal worden ingediend via <text:a xlink:href="https://www.rechtspraak.nl" xlink:type="simple">www.rechtspraak.nl</text:a>.</text:p>
            <text:p text:style-name="last-al">Voor het indienen van een verzoek om een voorlopige voorziening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782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ederweert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002</meta:user-defined>
    <meta:user-defined meta:name="DCTERMS.abstract">Besluit / Beschikking op aanvraag  / Wetering 2, 6031NP Nederweert /30 juli 2026 / intrekken van de omgevingsvergunning (LBV+)</meta:user-defined>
    <dc:language>nl</dc:language>
    <meta:user-defined meta:name="OVERHEIDop.locatietype/OVERHEIDop.gebiedsmarkering">Punt</meta:user-defined>
    <meta:user-defined meta:name="DC.title">Kennisgeving besluit Z2026-00002002, Wetering 2, 6031NP Nederweert</meta:user-defined>
    <meta:user-defined meta:name="OVERHEIDop.datumEindeReactietermijn">2026-09-18</meta:user-defined>
    <meta:user-defined meta:name="OVERHEIDop.terinzageleggingBG">https://jeleefomgeving.nl/inzien/858131134/68c47457-d050-49d8-a799-886b138b308f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21</meta:user-defined>
    <meta:user-defined meta:name="OVERHEIDop.GmbID/DC.identifier">gmb-2026-378221</meta:user-defined>
    <meta:user-defined meta:name="OVERHEIDop.versieInformatie"/>
  </office:meta>
</office:document-meta>
</file>