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asbest uit de woning, Koninginnepad 3, 2635JA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sloopmelding ontvangen waarvoor geen vergunningsplicht geldt voor de locatie Koninginnepad 3, 2635JA Den Hoorn. De melding is geregistreerd onder zaaknummer Z2026-00000615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782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15</meta:user-defined>
    <meta:user-defined meta:name="DCTERMS.abstract">Betreft: Melding op locatie Koninginnepad 3, 2635JA Den Hoorn</meta:user-defined>
    <dc:language>nl</dc:language>
    <meta:user-defined meta:name="OVERHEIDop.locatietype/OVERHEIDop.gebiedsmarkering">Vlak</meta:user-defined>
    <meta:user-defined meta:name="DC.title">Sloopmelding voor het verwijderen van asbest uit de woning, Koninginnepad 3, 2635JA Den Ho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20</meta:user-defined>
    <meta:user-defined meta:name="OVERHEIDop.GmbID/DC.identifier">gmb-2026-378220</meta:user-defined>
    <meta:user-defined meta:name="OVERHEIDop.versieInformatie"/>
  </office:meta>
</office:document-meta>
</file>