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herontwikkelen van het pand, veranderen en vergroten aan J.F. Kennedylaan 34 4811E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herontwikkelen van het pand, veranderen en vergroten aan J.F. Kennedylaan 34 4811ET Breda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Buitenplanse omgevingsplanactiviteit afwijken Omgevingsplan</text:p>
            <text:p text:style-name="common-al">De gemeente Breda heeft op 07-07-2026 van de aanvrager het verzoek gekregen om de beslissing uit te stellen. Hierdoor wordt de beslistermijn opgeschort met een periode van maximaal 3 maand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184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821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1845</meta:user-defined>
    <meta:user-defined meta:name="DCTERMS.abstract">het herontwikkelen van het pand, veranderen en vergro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pschorten beslistermijn voor het herontwikkelen van het pand, veranderen en vergroten aan J.F. Kennedylaan 34 4811ET Bred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14</meta:user-defined>
    <meta:user-defined meta:name="OVERHEIDop.GmbID/DC.identifier">gmb-2026-378214</meta:user-defined>
    <meta:user-defined meta:name="OVERHEIDop.versieInformatie"/>
  </office:meta>
</office:document-meta>
</file>