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Bredevoortsestraatweg 120, 7126AA Bred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5 augustus 2026 een besluit genomen op de aanvraag met zaaknummer Z2026-00001043 voor het plaatsen van zonnepanelen op de locatie Bredevoortsestraatweg 120, 7126AA Bredevoort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82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43</meta:user-defined>
    <meta:user-defined meta:name="DCTERMS.abstract">Betreft: Beschikking op aanvraag op locatie Bredevoortsestraatweg 120, 7126AA Bredevoo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Bredevoortsestraatweg 120, 7126AA Bredevoort</meta:user-defined>
    <meta:user-defined meta:name="OVERHEIDop.datumEindeReactietermijn">2026-09-16</meta:user-defined>
    <meta:user-defined meta:name="OVERHEIDop.terinzageleggingBG">https://jeleefomgeving.nl/inzien/813584784/627f2dc9-5ee9-44df-992a-63a5a28bd19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06</meta:user-defined>
    <meta:user-defined meta:name="OVERHEIDop.GmbID/DC.identifier">gmb-2026-378206</meta:user-defined>
    <meta:user-defined meta:name="OVERHEIDop.versieInformatie"/>
  </office:meta>
</office:document-meta>
</file>