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euzenkade 48-H 1056K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kelder met koekoeken, daktoegangsopbouw en dakterras, dakterras op de 4e verdieping en diverse interne wijzigingen</text:p>
            <text:p text:style-name="common-al">Zaakadres: Geuzenkade 48-H 1056KM Amsterdam</text:p>
            <text:p text:style-name="common-al">Datum ontvangst: 19-06-2026</text:p>
            <text:p text:style-name="common-al">Zaaknummer: Z2026-027224</text:p>
            <text:p text:style-name="common-al">DSO-nummer: 202606190161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20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0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0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224</meta:user-defined>
    <meta:user-defined meta:name="DCTERMS.abstract">realiseren kelder met koekoeken, daktoegangsopbouw en dakterras, dakterras op de 4e verdieping en diverse interne wijzig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Geuzenkade 48-H 1056KM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00</meta:user-defined>
    <meta:user-defined meta:name="OVERHEIDop.GmbID/DC.identifier">gmb-2026-378200</meta:user-defined>
    <meta:user-defined meta:name="OVERHEIDop.versieInformatie"/>
  </office:meta>
</office:document-meta>
</file>