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upiterkade 11 tot en met 16D, 2516 B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lengen van de tijdelijke vergunning VTH2023-00627 d.d. 27-03-2024 voor het tijdelijk verlengen van de verleende vergunning met kenmerk 202313376/8654948 d.d. 30-05-2023 voor het tijdelijk in gebruik nemen van de woningen Jupiterkade 11 tot en met  16D ten behoeve van opvang voor asielzoekers voor de duur van 1 jaar tot 01-03-2025 deze periode verlengen tot en met 31-03-2026</text:p>
            <text:p text:style-name="common-al"/>
            <text:p text:style-name="common-al">Ons kenmerk: VTH2025-21319</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Jupiterkade 11, 2516 BS 's-Gravenhage, Jupiterkade 11 A, 2516 BS 's-Gravenhage, Jupiterkade 11 B, 2516 BS 's-Gravenhage, Jupiterkade 11 C, 2516 BS 's-Gravenhage, Jupiterkade 11 D, 2516 BS 's-Gravenhage, Jupiterkade 12, 2516 BS 's-Gravenhage, Jupiterkade 12 A, 2516 BS 's-Gravenhage, Jupiterkade 12 B, 2516 BS 's-Gravenhage, Jupiterkade 12 C, 2516 BS 's-Gravenhage, Jupiterkade 12 D, 2516 BS 's-Gravenhage, Jupiterkade 13, 2516 BS 's-Gravenhage, Jupiterkade 13 A, 2516 BS 's-Gravenhage, Jupiterkade 13 B, 2516 BS 's-Gravenhage, Jupiterkade 13 C, 2516 BS 's-Gravenhage, Jupiterkade 13 D, 2516 BS 's-Gravenhage, Jupiterkade 14, 2516 BS 's-Gravenhage, Jupiterkade 14 A, 2516 BS 's-Gravenhage, Jupiterkade 14 B, 2516 BS 's-Gravenhage, Jupiterkade 14 C, 2516 BS 's-Gravenhage, Jupiterkade 14 D, 2516 BS 's-Gravenhage, Jupiterkade 15, 2516 BS 's-Gravenhage, Jupiterkade 15 A, 2516 BS 's-Gravenhage, Jupiterkade 15 B, 2516 BS 's-Gravenhage, Jupiterkade 15 C, 2516 BS 's-Gravenhage, Jupiterkade 15 D, 2516 BS 's-Gravenhage, Jupiterkade 16, 2516 BS 's-Gravenhage, Jupiterkade 16 A, 2516 BS 's-Gravenhage, Jupiterkade 16 B, 2516 BS 's-Gravenhage, Jupiterkade 16 C, 2516 BS 's-Gravenhage, Jupiterkade 16 D, 2516 BS 's-Gravenhage, </text:p>
            <text:p text:style-name="common-al">
            
          </text:p>
            <text:p text:style-name="common-al">
            <text:span text:style-name="nadrukvet">
              <text:span text:style-name="nadrukcur">Datum bekendmaking besluit:</text:span>
            </text:span>
          </text:p>
            <text:p text:style-name="common-al">0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19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21319</meta:user-defined>
    <meta:user-defined meta:name="DCTERMS.abstract">het verlengen van de tijdelijke vergunning VTH2023-00627 d.d. 27-03-2024 voor het tijdelijk verlengen van de verleende vergunning met kenmerk 202313376/8654948 d.d. 30-05-2023 voor het tijdelijk in gebruik nemen van de woningen Jupiterkade 11 tot en met  16D ten behoeve van opvang voor asielzoeker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Jupiterkade 11 tot en met 16D, 2516 BS 's-Gravenhage</meta:user-defined>
    <meta:user-defined meta:name="OVERHEIDop.datumEindeReactietermijn">2026-09-16</meta:user-defined>
    <meta:user-defined meta:name="OVERHEIDop.terinzageleggingBG">https://www.digitale-inzage.nl/Den%20Haag/dossier/bOKFJEwq5kitFdD9CHt1Zg</meta:user-defined>
    <meta:user-defined meta:name="DCTERMS.W3CDTF/DCTERMS.available">2026-08-07</meta:user-defined>
    <meta:user-defined meta:name="DCTERMS.W3CDTF/OVERHEIDop.jaargang">2026</meta:user-defined>
    <meta:user-defined meta:name="OVERHEIDop.publicationIssue">378196</meta:user-defined>
    <meta:user-defined meta:name="OVERHEIDop.GmbID/DC.identifier">gmb-2026-378196</meta:user-defined>
    <meta:user-defined meta:name="OVERHEIDop.versieInformatie"/>
  </office:meta>
</office:document-meta>
</file>