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- Bussele 23, E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  het opslaan van (afgewerkte) olie in een bovengrondse opslagtank</text:p>
            <text:p text:style-name="common-al">Locatie:  Bussele 23, 5469 DT Erp</text:p>
            <text:p text:style-name="common-al">DSO-kenmerk:  2026061500778</text:p>
            <text:p text:style-name="common-al">Zaaknummer:  Z/507715</text:p>
            <text:p text:style-name="common-al">Datum ontvangen:  15 jun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7819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1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507711 </meta:user-defined>
    <dc:language>nl</dc:language>
    <meta:user-defined meta:name="OVERHEIDop.locatietype/OVERHEIDop.gebiedsmarkering">Adres</meta:user-defined>
    <meta:user-defined meta:name="DC.title">Gemeente Meierijstad - Melding Besluit activiteiten leefomgeving (Bal) - Bussele 23, Erp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193</meta:user-defined>
    <meta:user-defined meta:name="OVERHEIDop.GmbID/DC.identifier">gmb-2026-378193</meta:user-defined>
    <meta:user-defined meta:name="OVERHEIDop.versieInformatie"/>
  </office:meta>
</office:document-meta>
</file>