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mbout Hogerbeetsstraat 49-103 (oneven) en Zaagmolenstraat 3-5 (oneven)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kozijnen in de panden</text:p>
            <text:p text:style-name="common-al">Zaakadres: Rombout Hogerbeetsstraat 49-103 (oneven) en Zaagmolenstraat 3-5 (oneven) Amsterdam</text:p>
            <text:p text:style-name="common-al">Datum ontvangst: 24-06-2026</text:p>
            <text:p text:style-name="common-al">Zaaknummer: Z2026-027681</text:p>
            <text:p text:style-name="common-al">DSO-nummer: 20260624003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681</meta:user-defined>
    <meta:user-defined meta:name="DCTERMS.abstract">wijzigen van de kozijnen in de panden</meta:user-defined>
    <dc:language>nl</dc:language>
    <meta:user-defined meta:name="OVERHEIDop.locatietype/OVERHEIDop.gebiedsmarkering">Vlak</meta:user-defined>
    <meta:user-defined meta:name="DC.title">Aanvraag omgevingsvergunning Rombout Hogerbeetsstraat 49-103 (oneven) en Zaagmolenstraat 3-5 (oneven)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92</meta:user-defined>
    <meta:user-defined meta:name="OVERHEIDop.GmbID/DC.identifier">gmb-2026-378192</meta:user-defined>
    <meta:user-defined meta:name="OVERHEIDop.versieInformatie"/>
  </office:meta>
</office:document-meta>
</file>