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wijziging toegangspui entr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573 </text:p>
            <text:p text:style-name="common-al"> Omschrijving: wijziging toegangspui entree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urksestraat 19 5652AH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0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57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1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573</meta:user-defined>
    <meta:user-defined meta:name="DCTERMS.abstract">wijziging toegangspui entre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wijziging toegangspui entree</meta:user-defined>
    <meta:user-defined meta:name="OVERHEIDop.datumEindeReactietermijn">2026-09-17</meta:user-defined>
    <meta:user-defined meta:name="OVERHEIDop.terinzageleggingBG">https://publicaties.eindhoven.nl/dossier/EHV-ZP2026-00557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82</meta:user-defined>
    <meta:user-defined meta:name="OVERHEIDop.GmbID/DC.identifier">gmb-2026-378182</meta:user-defined>
    <meta:user-defined meta:name="OVERHEIDop.versieInformatie"/>
  </office:meta>
</office:document-meta>
</file>