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Jaagpad thv Barwoutswaader 138 - 148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238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/>
            <text:p text:style-name="common-al"/>
            <text:p text:style-name="common-al">Jaagpad thv Barwoutswaader 138 - 148, Woerden</text:p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fsluiten van de weg tijdens het Jaarfeest Rijnoevers op 19 september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9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5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818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oerden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L-26-013238</meta:user-defined>
    <meta:user-defined meta:name="DCTERMS.abstract">het afsluiten van de weg tijdens het Jaarfeest Rijnoevers op 19 september 2026</meta:user-defined>
    <dc:language>nl</dc:language>
    <meta:user-defined meta:name="OVERHEIDop.locatietype/OVERHEIDop.gebiedsmarkering">Vlak</meta:user-defined>
    <meta:user-defined meta:name="DC.title">Besluit (Jaagpad thv Barwoutswaader 138 - 148, Woerden)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80</meta:user-defined>
    <meta:user-defined meta:name="OVERHEIDop.GmbID/DC.identifier">gmb-2026-378180</meta:user-defined>
    <meta:user-defined meta:name="OVERHEIDop.versieInformatie"/>
  </office:meta>
</office:document-meta>
</file>