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Zeeweg ongenummerd (nabij nummer 9, EML00-I-7021), 3853 LJ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5-08-2026</text:span> een besluit genomen op de aanvraag met zaaknummer 02330000097085 voor het realiseren van een inrit op locatie Zeeweg ongenummerd (nabij nummer 9, EML00-I-7021), 3853 LJ Ermelo.</text:p>
            <text:p text:style-name="common-al">De vergunning is Verleend. Het besluit betreft de volgende activiteiten:</text:p>
            <text:p text:style-name="common-al"/>
            <text:p text:style-name="common-al">Uitweg maken, hebben of veranderen of het gebruik daarvan veranderen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7817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330000097085</meta:user-defined>
    <dc:language>nl</dc:language>
    <meta:user-defined meta:name="OVERHEIDop.locatietype/OVERHEIDop.gebiedsmarkering">Punt</meta:user-defined>
    <meta:user-defined meta:name="DC.title">Besluit aanvraag omgevingsvergunning, Zeeweg ongenummerd (nabij nummer 9, EML00-I-7021), 3853 LJ Erme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174</meta:user-defined>
    <meta:user-defined meta:name="OVERHEIDop.GmbID/DC.identifier">gmb-2026-378174</meta:user-defined>
    <meta:user-defined meta:name="OVERHEIDop.versieInformatie"/>
  </office:meta>
</office:document-meta>
</file>