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iddelburgsestraat 33, 4461EG Goes - Besluit op aanvraag Vergunning obstakels op openbare weg voor het tijdelijk plaatsen van een puincontainer 14 augustus tot en met 31 augustu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31 juli 2026 een Vergunning obstakels op openbare weg hebben verleend voor het tijdelijk plaatsen van een puincontainer 14 augustus tot en met 31 augustus op de locatie Middelburgsestraat 33, 4461EG Goes. Het besluit is geregistreerd onder nummer Z2026-00005427.</text:p>
            <text:p text:style-name="common-al">
            <text:span text:style-name="nadrukvet">Procedure</text:span>
          </text:p>
            <text:p text:style-name="common-al">Tegen een verleende vergunning kunnen belanghebbenden tot en met 16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81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27</meta:user-defined>
    <meta:user-defined meta:name="DCTERMS.abstract">Middelburgsestraat 33, 4461EG Goes - Besluit op aanvraag Vergunning obstakels op openbare weg voor het tijdelijk plaatsen van een puincontainer 14 augustus t/m 31 augustus</meta:user-defined>
    <dc:language>nl</dc:language>
    <meta:user-defined meta:name="OVERHEIDop.locatietype/OVERHEIDop.gebiedsmarkering">Punt</meta:user-defined>
    <meta:user-defined meta:name="DC.title">Middelburgsestraat 33, 4461EG Goes - Besluit op aanvraag Vergunning obstakels op openbare weg voor het tijdelijk plaatsen van een puincontainer 14 augustus tot en met 31 augustus</meta:user-defined>
    <meta:user-defined meta:name="DCTERMS.W3CDTF/DCTERMS.available">2026-08-07</meta:user-defined>
    <meta:user-defined meta:name="DCTERMS.W3CDTF/OVERHEIDop.jaargang">2026</meta:user-defined>
    <meta:user-defined meta:name="OVERHEIDop.publicationIssue">378165</meta:user-defined>
    <meta:user-defined meta:name="OVERHEIDop.GmbID/DC.identifier">gmb-2026-378165</meta:user-defined>
    <meta:user-defined meta:name="OVERHEIDop.versieInformatie"/>
  </office:meta>
</office:document-meta>
</file>