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verleende evenementenvergunning voor 'Kerstfair Eetcafé Punt' - Langeweg 2 in Roelofarendsveen - 1002697</text:p>
      <text:section text:name="zakelijke-mededeling_id1-3-2" text:style-name="zakelijke-mededeling">
        <text:section text:name="zakelijke-mededeling-tekst_id1-3-2-1" text:style-name="zakelijke-mededeling-tekst">
          <text:section text:name="tekst_id1-3-2-1-1" text:style-name="tekst">
            <text:p text:style-name="common-al">Verzenddatum: 5 augustus 2026</text:p>
            <text:p text:style-name="common-al"/>
            <text:p text:style-name="common-al">Data:</text:p>
            <text:p text:style-name="common-al">- woensdag 16 december 2026 van13:00 uur tot 23:00 uur;</text:p>
            <text:p text:style-name="common-al">-  donderdag 17 december 2026 van 13:00 uur tot 23:00 uur;</text:p>
            <text:p text:style-name="common-al">- vrijdag 18 december 2026 van19:00 uur tot 23:59 uur;</text:p>
            <text:p text:style-name="common-al">- zaterdag 19 december 2026 van 20:00 uur tot 23:59 uur;</text:p>
            <text:p text:style-name="common-al">- zondag 20 december 2026 van 13:00 uur tot 23:00 uur;</text:p>
            <text:p text:style-name="common-al">- maandag 21 december 2026 van 14:00 uur tot 18:00 uur;</text:p>
            <text:p text:style-name="common-al">- dinsdag 22 december 2026 van 13:00 uur tot 23:00 uur;</text:p>
            <text:p text:style-name="common-al">- woensdag 23 december 2026 van 13:00 uur tot 23:00 uur;</text:p>
            <text:p text:style-name="common-al">- donderdag 24 december 2026 van 20:00 uur tot 00:30 uur.</text:p>
            <text:p text:style-name="common-al"/>
            <text:p text:style-name="common-al">Opbouw:</text:p>
            <text:p text:style-name="common-al">Er mag niet eerder worden gestart met de opbouw van het terrein waarop het evenement plaatsvindt dan op maandag 14 december 2026 vanaf 08:00 uur. Op 25 december 2026 om uiterlijk 18:00 uur moet het terrein in de oorspronkelijke staat zijn teruggebracht en dienen alle aangebrachte voorwerpen en materialen te zijn verwijderd. </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81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002697</meta:user-defined>
    <dc:language>nl</dc:language>
    <meta:user-defined meta:name="OVERHEIDop.locatietype/OVERHEIDop.gebiedsmarkering">Adres</meta:user-defined>
    <meta:user-defined meta:name="DC.title">Kennisgeving verleende evenementenvergunning voor 'Kerstfair Eetcafé Punt' - Langeweg 2 in Roelofarendsveen - 1002697</meta:user-defined>
    <meta:user-defined meta:name="DCTERMS.W3CDTF/DCTERMS.available">2026-08-07</meta:user-defined>
    <meta:user-defined meta:name="DCTERMS.W3CDTF/OVERHEIDop.jaargang">2026</meta:user-defined>
    <meta:user-defined meta:name="OVERHEIDop.externeBijlage">plattegrond|exb-2026-28220</meta:user-defined>
    <meta:user-defined meta:name="OVERHEIDop.publicationIssue">378160</meta:user-defined>
    <meta:user-defined meta:name="OVERHEIDop.GmbID/DC.identifier">gmb-2026-378160</meta:user-defined>
    <meta:user-defined meta:name="OVERHEIDop.versieInformatie"/>
  </office:meta>
</office:document-meta>
</file>