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leidinggevende alcoholvergunning Loetje Nijmegen - Kraanstraat 214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07-08-2026</text:p>
            <text:p text:style-name="common-al">
            <text:span text:style-name="nadrukvet">Omschrijving: </text:span>Wijziging leidinggevende alcoholvergunning (Kraanstraat 214 6541 EJ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5055</text:p>
            <text:p text:style-name="common-al">
            <text:span text:style-name="nadrukvet">Product: </text:span>Wijziging leidinggevende alcoholvergunning</text:p>
            <text:p text:style-name="common-al">
            <text:span text:style-name="nadrukvet">Ontvangst: </text:span>27-07-2026</text:p>
            <text:p text:style-name="common-al">
            <text:span text:style-name="nadrukvet">Definitieve beschikking verzonden: </text:span>05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6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05 augustus 2026 tot en met 16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5055/dbd4c60a-1256-4c43-86f5-1473f1f1da9f.pdf" xlink:type="simple">https://besluitenapv.nijmegen.nl/ZD2600095055/dbd4c60a-1256-4c43-86f5-1473f1f1da9f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815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5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5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leidinggevende alcoholvergunning Loetje Nijmegen - Kraanstraat 214 te Nijmeg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58</meta:user-defined>
    <meta:user-defined meta:name="OVERHEIDop.GmbID/DC.identifier">gmb-2026-378158</meta:user-defined>
    <meta:user-defined meta:name="OVERHEIDop.versieInformatie"/>
  </office:meta>
</office:document-meta>
</file>