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beslistermijn verlengd, Lutterveldsestraat (perceel BRN00 Q 53), Kerk-Avezaa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, Lutterveldsestraat (perceel BRN00 Q 53), Kerk-Avezaath, het toepassen van grond of baggerspecie op of in de landbodem, Beslistermijn verlengd tot 14-09-2026, ODR2608329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781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Natuur en milieu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natuur</meta:user-defined>
    <meta:user-defined meta:name="OVERHEIDop.referentienummer">ODR2608329</meta:user-defined>
    <dc:language>nl</dc:language>
    <meta:user-defined meta:name="OVERHEIDop.locatietype/OVERHEIDop.gebiedsmarkering">Perceel</meta:user-defined>
    <meta:user-defined meta:name="DC.title">Omgevingsvergunning beslistermijn verlengd, Lutterveldsestraat (perceel BRN00 Q 53), Kerk-Avezaath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157</meta:user-defined>
    <meta:user-defined meta:name="OVERHEIDop.GmbID/DC.identifier">gmb-2026-378157</meta:user-defined>
    <meta:user-defined meta:name="OVERHEIDop.versieInformatie"/>
  </office:meta>
</office:document-meta>
</file>