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Pijnackerplein 24A 3035G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5-06-2026</text:span> een aanvraag voor een omgevingsvergunning, met kenmerk <text:span text:style-name="nadrukvet">Z2026-008748</text:span>/<text:span text:style-name="nadrukvet">2026062501914</text:span>, heeft ontvangen voor de Bouwactiviteit (omgevingsplan), Bouwactiviteit (technisch). <text:span text:style-name="nadrukcur">(Grondslag: Omgevingswet, artikel 5.1)</text:span></text:p>
            <text:p text:style-name="common-al">De aanvraag betreft Interne verbouwing en het aanleggen van een kelder onder de bestaande woning op de locatie Pijnackerplein 24A 3035G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1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748</meta:user-defined>
    <meta:user-defined meta:name="DCTERMS.abstract">Interne verbouwing en het aanleggen van een kelder onder de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Pijnackerplein 24A 3035GD Rot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55</meta:user-defined>
    <meta:user-defined meta:name="OVERHEIDop.GmbID/DC.identifier">gmb-2026-378155</meta:user-defined>
    <meta:user-defined meta:name="OVERHEIDop.versieInformatie"/>
  </office:meta>
</office:document-meta>
</file>