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erugbrengen van het pand in de oude staat (splitsen winkelruimte) aan Korte Boschstraat 3 4811ES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1-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2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815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5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5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5426</meta:user-defined>
    <meta:user-defined meta:name="DCTERMS.abstract">het terugbrengen van het pand in de oude staat (splitsen winkelruimt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terugbrengen van het pand in de oude staat (splitsen winkelruimte) aan Korte Boschstraat 3 4811ES Breda</meta:user-defined>
    <meta:user-defined meta:name="DCTERMS.W3CDTF/DCTERMS.available">2026-08-07</meta:user-defined>
    <meta:user-defined meta:name="DCTERMS.W3CDTF/OVERHEIDop.jaargang">2026</meta:user-defined>
    <meta:user-defined meta:name="OVERHEIDop.publicationIssue">378154</meta:user-defined>
    <meta:user-defined meta:name="OVERHEIDop.GmbID/DC.identifier">gmb-2026-378154</meta:user-defined>
    <meta:user-defined meta:name="OVERHEIDop.versieInformatie"/>
  </office:meta>
</office:document-meta>
</file>