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Springkussenfestival van 13 t/m 17 oktober 2026,Vliegveldweg 345 (Hangar 11 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
          </text:p>
            <text:p text:style-name="common-al">STADSDEEL Noord</text:p>
            <text:p text:style-name="last-al">De melding voor het Springkussenfestival van 13 t/m 17 oktober 2026 op de locatie Vliegveldweg 345 (Hangar 11 ) (zaaknummer 0153Z2607-0389) is geaccepteerd op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7814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4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53Z2607-0389</meta:user-defined>
    <dc:language>nl</dc:language>
    <meta:user-defined meta:name="OVERHEIDop.locatietype/OVERHEIDop.gebiedsmarkering">Vlak</meta:user-defined>
    <meta:user-defined meta:name="DC.title">Afhandeling Springkussenfestival van 13 t/m 17 oktober 2026,Vliegveldweg 345 (Hangar 11 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148</meta:user-defined>
    <meta:user-defined meta:name="OVERHEIDop.GmbID/DC.identifier">gmb-2026-378148</meta:user-defined>
    <meta:user-defined meta:name="OVERHEIDop.versieInformatie"/>
  </office:meta>
</office:document-meta>
</file>