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agelstraat 80-3 1052G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een dakterras met dakluik.</text:p>
            <text:p text:style-name="common-al">Zaakadres: Fagelstraat 80-3 1052GG Amsterdam</text:p>
            <text:p text:style-name="common-al">Datum ontvangst: 25-06-2026</text:p>
            <text:p text:style-name="common-al">Zaaknummer: Z2026-028130</text:p>
            <text:p text:style-name="common-al">DSO-nummer: 202606250141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14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4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4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130</meta:user-defined>
    <meta:user-defined meta:name="DCTERMS.abstract">realiseren van een dakterras met daklui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Fagelstraat 80-3 1052GG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46</meta:user-defined>
    <meta:user-defined meta:name="OVERHEIDop.GmbID/DC.identifier">gmb-2026-378146</meta:user-defined>
    <meta:user-defined meta:name="OVERHEIDop.versieInformatie"/>
  </office:meta>
</office:document-meta>
</file>