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Airmighty Swap Meeting op 25 oktober 2026. ,Vliegveldweg 345 (Hangar 11 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
          </text:p>
            <text:p text:style-name="common-al">STADSDEEL Noord</text:p>
            <text:p text:style-name="last-al">De melding voor Airmighty Swap Meeting op 25 oktober 2026.  op de locatie Vliegveldweg 345 (Hangar 11 ) (zaaknummer 0153Z2607-0408) is geaccepteerd op 5 augustus 202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7813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3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3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153Z2607-0408</meta:user-defined>
    <dc:language>nl</dc:language>
    <meta:user-defined meta:name="OVERHEIDop.locatietype/OVERHEIDop.gebiedsmarkering">Vlak</meta:user-defined>
    <meta:user-defined meta:name="DC.title">Afhandeling Airmighty Swap Meeting op 25 oktober 2026. ,Vliegveldweg 345 (Hangar 11 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8132</meta:user-defined>
    <meta:user-defined meta:name="OVERHEIDop.GmbID/DC.identifier">gmb-2026-378132</meta:user-defined>
    <meta:user-defined meta:name="OVERHEIDop.versieInformatie"/>
  </office:meta>
</office:document-meta>
</file>