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intern verbouwen van de woning en plaatsen van een aanbouw en zonnepanelen, St Adrianusstraat 99 5614E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57 </text:p>
            <text:p text:style-name="common-al"> Omschrijving: intern verbouwen van de woning en plaatsen van een aanbouw en zonnepanel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Adrianusstraat 99 5614EN Eindhoven</text:p>
              </text:list-item>
            </text:list>
            <text:p text:style-name="common-al"> Datum ontvangst: 0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1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57</meta:user-defined>
    <meta:user-defined meta:name="DCTERMS.abstract">intern verbouwen van de woning en plaatsen van een aanbouw en zonnepanelen</meta:user-defined>
    <dc:language>nl</dc:language>
    <meta:user-defined meta:name="OVERHEIDop.locatietype/OVERHEIDop.gebiedsmarkering">Punt</meta:user-defined>
    <meta:user-defined meta:name="DC.title">Ingediende aanvraag omgevingsvergunning: intern verbouwen van de woning en plaatsen van een aanbouw en zonnepanelen, St Adrianusstraat 99 5614EN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31</meta:user-defined>
    <meta:user-defined meta:name="OVERHEIDop.GmbID/DC.identifier">gmb-2026-378131</meta:user-defined>
    <meta:user-defined meta:name="OVERHEIDop.versieInformatie"/>
  </office:meta>
</office:document-meta>
</file>