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5 augustus 2026 verleend Delleweg 4, 9991CG Middels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5 augustus 2026</text:p>
            <text:p text:style-name="common-al">Omschrijving: Ontheffing voorwerp op of aan de weg plaatsen</text:p>
            <text:p text:style-name="common-al">Locatie: Delleweg 4, 9991CG Middelstum</text:p>
            <text:p text:style-name="common-al">Zaaknummer: Z2026-00003910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7812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2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3910</meta:user-defined>
    <meta:user-defined meta:name="DCTERMS.abstract">APV ontheffing: 5 augustus 2026 verleend voor Ontheffing voorwerp op of aan de weg plaatsen op de locatie Delleweg 4, 9991CG Middelstu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APV ontheffing: 5 augustus 2026 verleend Delleweg 4, 9991CG Middelstu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20</meta:user-defined>
    <meta:user-defined meta:name="OVERHEIDop.GmbID/DC.identifier">gmb-2026-378120</meta:user-defined>
    <meta:user-defined meta:name="OVERHEIDop.versieInformatie"/>
  </office:meta>
</office:document-meta>
</file>