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herstel en herbouw gedeelte distributiecentrum, Lingenstraat 3 Zwolle [Zaaknummer 0193ESUITE16001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5-08-2026</text:p>
            <text:p text:style-name="common-al">
            <text:span text:style-name="nadrukvet">Locatie:</text:span> Lingenstraat 3 8028PM Zwolle</text:p>
            <text:p text:style-name="common-al">
            <text:span text:style-name="nadrukvet">Zaakomschrijving:</text:span> het herstel en de herbouw van een gedeelte van het distributiecentrum</text:p>
            <text:p text:style-name="common-al">
            <text:span text:style-name="nadrukvet">Zaaknummer:</text:span> 0193ESUITE160013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0013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001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811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00132026</meta:user-defined>
    <meta:user-defined meta:name="DCTERMS.abstract">het herstel en de herbouw van een gedeelte van het distributiecentrum van DHL eCommerce</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herstel en herbouw gedeelte distributiecentrum, Lingenstraat 3 Zwolle [Zaaknummer 0193ESUITE1600132026]</meta:user-defined>
    <meta:user-defined meta:name="DCTERMS.W3CDTF/DCTERMS.available">2026-08-07</meta:user-defined>
    <meta:user-defined meta:name="DCTERMS.W3CDTF/OVERHEIDop.jaargang">2026</meta:user-defined>
    <meta:user-defined meta:name="OVERHEIDop.publicationIssue">378119</meta:user-defined>
    <meta:user-defined meta:name="OVERHEIDop.GmbID/DC.identifier">gmb-2026-378119</meta:user-defined>
    <meta:user-defined meta:name="OVERHEIDop.versieInformatie"/>
  </office:meta>
</office:document-meta>
</file>