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Evenso Ladies Event Winter edition 2026 op 29 en 30 oktober 2026,Vliegveldweg 345 (Hangar 1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STADSDEEL Noord</text:p>
            <text:p text:style-name="last-al">De melding voor Evenso Ladies Event Winter edition 2026 op 29 en 30 oktober 2026 op de locatie Vliegveldweg 345 (Hangar 10) (zaaknummer 0153Z2607-0489) is geaccepteerd op 5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7811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153Z2607-0489</meta:user-defined>
    <dc:language>nl</dc:language>
    <meta:user-defined meta:name="OVERHEIDop.locatietype/OVERHEIDop.gebiedsmarkering">Vlak</meta:user-defined>
    <meta:user-defined meta:name="DC.title">Afhandeling Evenso Ladies Event Winter edition 2026 op 29 en 30 oktober 2026,Vliegveldweg 345 (Hangar 10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8117</meta:user-defined>
    <meta:user-defined meta:name="OVERHEIDop.GmbID/DC.identifier">gmb-2026-378117</meta:user-defined>
    <meta:user-defined meta:name="OVERHEIDop.versieInformatie"/>
  </office:meta>
</office:document-meta>
</file>