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Amerikaanse eik aan Molenweg 3, 8162PE Epe (143842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kappen van een Amerikaanse eik aan Molenweg 3, 8162PE Epe. </text:p>
            <text:p text:style-name="common-al">Datum aanvraag: 04-08-2026</text:p>
            <text:p text:style-name="common-al">Zaaknummer: 1438429</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81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38533</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kappen van een Amerikaanse eik aan Molenweg 3, 8162PE Epe (1438429)</meta:user-defined>
    <meta:user-defined meta:name="DCTERMS.W3CDTF/DCTERMS.available">2026-08-07</meta:user-defined>
    <meta:user-defined meta:name="DCTERMS.W3CDTF/OVERHEIDop.jaargang">2026</meta:user-defined>
    <meta:user-defined meta:name="OVERHEIDop.publicationIssue">378113</meta:user-defined>
    <meta:user-defined meta:name="OVERHEIDop.GmbID/DC.identifier">gmb-2026-378113</meta:user-defined>
    <meta:user-defined meta:name="OVERHEIDop.versieInformatie"/>
  </office:meta>
</office:document-meta>
</file>