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Boomstraat 46-3 1015L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05-08-2026</text:p>
            <text:p text:style-name="common-al">Zaakadres: Boomstraat 46-3 1015LC Amsterdam</text:p>
            <text:p text:style-name="common-al">Zaaknummer: Z2026-034622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34622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11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1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1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4622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Boomstraat 46-3 1015LC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12</meta:user-defined>
    <meta:user-defined meta:name="OVERHEIDop.GmbID/DC.identifier">gmb-2026-378112</meta:user-defined>
    <meta:user-defined meta:name="OVERHEIDop.versieInformatie"/>
  </office:meta>
</office:document-meta>
</file>