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nnaeusparkweg 177-1 1098C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uitbouw met een dakterras</text:p>
            <text:p text:style-name="common-al">Zaakadres: Linnaeusparkweg 177-1 1098CZ Amsterdam</text:p>
            <text:p text:style-name="common-al">Datum ontvangst: 23-07-2026</text:p>
            <text:p text:style-name="common-al">Zaaknummer: Z2026-032889</text:p>
            <text:p text:style-name="common-al">DSO-nummer: 202607230210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10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0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889</meta:user-defined>
    <meta:user-defined meta:name="DCTERMS.abstract">realiseren van een dakuitbouw met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innaeusparkweg 177-1 1098CZ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09</meta:user-defined>
    <meta:user-defined meta:name="OVERHEIDop.GmbID/DC.identifier">gmb-2026-378109</meta:user-defined>
    <meta:user-defined meta:name="OVERHEIDop.versieInformatie"/>
  </office:meta>
</office:document-meta>
</file>