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uitbouw, Deventer A 4734, Brinckerinckstraat 7, 7412DX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8-2026</text:p>
            <text:p text:style-name="common-al">
            <text:span text:style-name="nadrukvet">Locatie:</text:span> Deventer A 4734, Brinckerinckstraat 7, 7412DX Deventer</text:p>
            <text:p text:style-name="common-al">
            <text:span text:style-name="nadrukvet">Zaakomschrijving:</text:span> het realiseren van een uitbouw</text:p>
            <text:p text:style-name="common-al">
            <text:span text:style-name="nadrukvet">Zaaknummer:</text:span> Z2026-0000723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23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23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810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0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0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230</meta:user-defined>
    <meta:user-defined meta:name="DCTERMS.abstract">het realiseren van een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uitbouw, Deventer A 4734, Brinckerinckstraat 7, 7412DX Devent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07</meta:user-defined>
    <meta:user-defined meta:name="OVERHEIDop.GmbID/DC.identifier">gmb-2026-378107</meta:user-defined>
    <meta:user-defined meta:name="OVERHEIDop.versieInformatie"/>
  </office:meta>
</office:document-meta>
</file>