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wijzigen van externe elementen van het pand op het perceel Leusderweg 260-266, 3817 KH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wijzigen van externe elementen van het pand  op het perceel Leusderweg 260-266, 3817 KH Amersfoort</text:span>
          </text:p>
            <text:p text:style-name="common-al">De Gemeente Amersfoort heeft op 29-07-2026 een aanvraag voor een omgevingsvergunning ontvangen voor het wijzigen van externe elementen van het pand  op het perceel Leusderweg 260-266, 3817 KH Amersfoort, met kenmerk CLZ-00039149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3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810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0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0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9149</meta:user-defined>
    <dc:language>nl</dc:language>
    <meta:user-defined meta:name="OVERHEIDop.locatietype/OVERHEIDop.gebiedsmarkering">Punt</meta:user-defined>
    <meta:user-defined meta:name="DC.title">Ontvangen aanvraag omgevingsvergunning voor het wijzigen van externe elementen van het pand op het perceel Leusderweg 260-266, 3817 KH Amersfoort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100</meta:user-defined>
    <meta:user-defined meta:name="OVERHEIDop.GmbID/DC.identifier">gmb-2026-378100</meta:user-defined>
    <meta:user-defined meta:name="OVERHEIDop.versieInformatie"/>
  </office:meta>
</office:document-meta>
</file>