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Hallstraat 3-4 1051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 op de vierde verdieping van het gebouw ten behoeve van de woning</text:p>
            <text:p text:style-name="common-al">Besluit: verleend</text:p>
            <text:p text:style-name="common-al">Besluit verzonden op: 05-08-2026</text:p>
            <text:p text:style-name="common-al">Zaakadres: Van Hallstraat 3-4 1051GW Amsterdam</text:p>
            <text:p text:style-name="common-al">Zaaknummer: Z2026-025520</text:p>
            <text:p text:style-name="common-al">DSO-nummer: 20260610009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552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0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520</meta:user-defined>
    <meta:user-defined meta:name="DCTERMS.abstract">realiseren van een constructieve muurdoorbraak op de vierde verdieping van het gebouw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Hallstraat 3-4 1051GW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97</meta:user-defined>
    <meta:user-defined meta:name="OVERHEIDop.GmbID/DC.identifier">gmb-2026-378097</meta:user-defined>
    <meta:user-defined meta:name="OVERHEIDop.versieInformatie"/>
  </office:meta>
</office:document-meta>
</file>