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 Ambrosiusweg 2 Hilvarenbe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Melding Wet milieubeheer Ambrosiusweg 2 Hilvarenbeek toepassen grond of baggerspecie, Ambrosiusweg 2, 5081 NV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ilieu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Ambrosiusweg 2, 5081 NV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toepassen grond of baggerspecie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24-07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7394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7808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067394</meta:user-defined>
    <dc:language>nl</dc:language>
    <meta:user-defined meta:name="OVERHEIDop.locatietype/OVERHEIDop.gebiedsmarkering">Punt</meta:user-defined>
    <meta:user-defined meta:name="DC.title">Melding Wet milieubeheer Ambrosiusweg 2 Hilvarenbee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85</meta:user-defined>
    <meta:user-defined meta:name="OVERHEIDop.GmbID/DC.identifier">gmb-2026-378085</meta:user-defined>
    <meta:user-defined meta:name="OVERHEIDop.versieInformatie"/>
  </office:meta>
</office:document-meta>
</file>