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Reyer Anslostraat 2-3 1054K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warmtepomp op het dak met behoud van woonfunctie</text:p>
            <text:p text:style-name="common-al">Besluit: gedeeltelijk verleend</text:p>
            <text:p text:style-name="common-al">Besluit verzonden op: 05-08-2026</text:p>
            <text:p text:style-name="common-al">Zaakadres: Reyer Anslostraat 2-3 1054KV Amsterdam</text:p>
            <text:p text:style-name="common-al">Zaaknummer: Z2026-014381</text:p>
            <text:p text:style-name="common-al">DSO-nummer: 202603310066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4381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08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381</meta:user-defined>
    <meta:user-defined meta:name="DCTERMS.abstract">plaatsen van een warmtepomp op het dak met behoud van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Reyer Anslostraat 2-3 1054KV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84</meta:user-defined>
    <meta:user-defined meta:name="OVERHEIDop.GmbID/DC.identifier">gmb-2026-378084</meta:user-defined>
    <meta:user-defined meta:name="OVERHEIDop.versieInformatie"/>
  </office:meta>
</office:document-meta>
</file>