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heffing recreatief nachtverblijf buiten kampeerterreinen voor TV Nieuwleusen van 16 tot en met 23 augustus 2026, Kon.Julianalaan 8 7711KK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ken bekend dat de volgende ontheffing is verleend:</text:p>
            <text:p text:style-name="common-al">
            <text:span text:style-name="nadrukvet">Kenmerk:</text:span> 0148111845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Kon.Julianalaan 8 7711KK Nieuwleusen, Kon.Julianalaan 8 7711KK Nieuwleusen</text:p>
            <text:p text:style-name="common-al">
            <text:span text:style-name="nadrukvet">Projectomschrijving:</text:span> aanvraag ontheffing recreatief nachtverblijf buiten kampeerterreinen voor TV Nieuwleusen van 16 tot en met 23 augustus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Dalfsen of het college van burgemeester en wethouders van de gemeente Dalfsen</text:span>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vergunnin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80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148111845</meta:user-defined>
    <meta:user-defined meta:name="DCTERMS.abstract">aanvraag ontheffing recreatief nachtverblijf buiten kampeerterreinen voor TV Nieuwleusen van 16 tot en met 23 augustus 2026</meta:user-defined>
    <dc:language>nl</dc:language>
    <meta:user-defined meta:name="OVERHEIDop.locatietype/OVERHEIDop.gebiedsmarkering">Punt</meta:user-defined>
    <meta:user-defined meta:name="DC.title">Besluit ontheffing recreatief nachtverblijf buiten kampeerterreinen voor TV Nieuwleusen van 16 tot en met 23 augustus 2026, Kon.Julianalaan 8 7711KK Nieuwleu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083</meta:user-defined>
    <meta:user-defined meta:name="OVERHEIDop.GmbID/DC.identifier">gmb-2026-378083</meta:user-defined>
    <meta:user-defined meta:name="OVERHEIDop.versieInformatie"/>
  </office:meta>
</office:document-meta>
</file>