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genomen grondverkoop aan Nimrodstraat 40 te Tollebeek</text:p>
      <text:section text:name="regeling_id1-3-2" text:style-name="regeling">
        <text:section text:name="aanhef_id1-3-2-1" text:style-name="aanhef">
          <text:section text:name="preambule_id1-3-2-1-1" text:style-name="preambule">
            <text:p text:style-name="al"/>
            <text:p text:style-name="al">Het college van burgemeester en wethouders van gemeente Noordoostpolder maakt hierbij bekend dat zij het voornemen heeft een perceel grond te verkopen bij de woning aan Nimrodstraat 40 te Tollebeek.</text:p>
            <text:p text:style-name="al"/>
            <text:p text:style-name="al">
            <text:span text:style-name="nadrukvet">Locatie</text:span>
          </text:p>
            <text:p text:style-name="al">Tollebeek, Nimrodstraat 40 (voorheen 34), kadastraal bekend NOP00 EX 951, groot circa 32 m².</text:p>
            <text:p text:style-name="al"/>
            <text:p text:style-name="al">
            <text:span text:style-name="nadrukvet">Motivering</text:span>
          </text:p>
            <text:p text:style-name="al">De grond is op dit moment in gebruik als toerit naar de schuur. Het voornemen bestaat om de huidige schuur te verbouwen tot een vrijstaande woning. </text:p>
            <text:p text:style-name="al">Voor een doelmatige inrichting en ontsluiting van deze woning is het noodzakelijk dat een strook grond van circa 32 m², gelegen voor de huidige schuur, wordt aangekocht. Deze grond vormt ruimtelijk en functioneel één geheel met het kadastrale perceel waarop de woning zal worden gerealiseerd.</text:p>
            <text:p text:style-name="al">De gemeente is van oordeel dat koper moet worden aangemerkt als enige serieuze gegadigde voor de aankoop van deze grondstrook. Daarmee is er sprake van een uitzondering zoals genoemd in het Didam-arrest (Hoge Raad van 26 november 2021, ECLI:NL:HR:2021:1778) waardoor het doorlopen van een openbare selectieprocedure niet noodzakelijk is.</text:p>
            <text:p text:style-name="al"/>
            <text:p text:style-name="al">Op basis van objectieve, redelijke en toetsbare criteria is de gemeente van oordeel dat slechts één serieuze gegadigde in aanmerking komt voor de voorgenomen verkoop van de strook grond, namelijk de eigenaar van het aangrenzende perceel. Ten aanzien van het hierna gemelde strookje grond is er sprake van één aangrenzende eigenaar en daarom van één serieuze gegadigde. Hierdoor is de potentiële koper de enige geschikte gegadigde voor de aankoop van deze strook grond van gemeente Noordoostpolder.</text:p>
            <text:p text:style-name="al"/>
            <text:p text:style-name="al">
            <text:span text:style-name="nadrukvet">Vervaltermijn</text:span>
          </text:p>
            <text:p text:style-name="al">Bent u het niet eens met deze verkoop? Stuur dan uiterlijk binnen 20 kalenderdagen na de datum van deze publicatie een gemotiveerd bericht. Vermeld daarin duidelijk en gemotiveerd waarom u van mening bent belang te hebben bij de benoemde onroerende zaak en waarom u uitgenodigd moet worden om een bieding te doen op deze onroerende zaak. Dit bericht richt u aan het college van burgemeester en wethouders van de gemeente Noordoostpolder.</text:p>
            <text:p text:style-name="al"/>
            <text:p text:style-name="al">
            <text:span text:style-name="nadrukvet">Vervolg</text:span>
          </text:p>
            <text:p text:style-name="al">Blijven reacties binnen de gestelde vervaltermijn uit? Dan is gemeente Noordoostpolder vrij het perceel grond aan de koper te verkopen. </text:p>
            <text:p text:style-name="al"/>
            <text:p text:style-name="al">Met deze publicatie geeft de gemeente uitvoering aan het arrest van de Hoge Raad van 26 november 2021 (ECLI:NL:HR:2021:1778).</text:p>
            <text:p text:style-name="al"/>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oostpolder</text:p>
            </table:table-cell>
            <table:table-cell office:value-type="string" table:style-name="header.C">
              <text:p text:style-name="headerright"><text:span text:style-name="nr">Nr. 37806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6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6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Noordoostpolder</meta:user-defined>
    <meta:user-defined meta:name="OVERHEID.Informatietype/DC.type">officiële publicatie</meta:user-defined>
    <meta:user-defined meta:name="OVERHEIDop.Rubriek/DC.type">overige overheidsinformatie</meta:user-defined>
    <meta:user-defined meta:name="OVERHEID.Gemeente/OVERHEID.authority">Noordoostpolder</meta:user-defined>
    <meta:user-defined meta:name="OVERHEID.Gemeente/DCTERMS.publisher">Noordoostpolder</meta:user-defined>
    <meta:user-defined meta:name="OVERHEID.TaxonomieBeleidsagendaDecentraal/OVERHEID.category">Huisvesting | Organisatie en beleid</meta:user-defined>
    <dc:language>nl</dc:language>
    <meta:user-defined meta:name="OVERHEIDop.locatietype/OVERHEIDop.gebiedsmarkering">Gemeente</meta:user-defined>
    <meta:user-defined meta:name="DC.title">Bekendmaking voorgenomen grondverkoop aan Nimrodstraat 40 te Tollebeek</meta:user-defined>
    <meta:user-defined meta:name="DCTERMS.W3CDTF/DCTERMS.available">2026-08-07</meta:user-defined>
    <meta:user-defined meta:name="DCTERMS.W3CDTF/OVERHEIDop.jaargang">2026</meta:user-defined>
    <meta:user-defined meta:name="OVERHEIDop.publicationIssue">378067</meta:user-defined>
    <meta:user-defined meta:name="OVERHEIDop.GmbID/DC.identifier">gmb-2026-378067</meta:user-defined>
    <meta:user-defined meta:name="OVERHEIDop.versieInformatie"/>
  </office:meta>
</office:document-meta>
</file>