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oezelweg 401 3198LS Europoort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5-08-2026</text:span> (op dezelfde dag verzonden) een omgevingsvergunning, met kenmerk <text:span text:style-name="nadrukvet">Z2026-004836/2026041000551</text:span>, heeft verleend voor de Omgevingsplanactiviteiten Bouwwerken, Uitweg en Werk of werkzaamheid uitvoeren. <text:span text:style-name="nadrukcur">(Grondslag: Omgevingswet, artikel 5.1)</text:span></text:p>
            <text:p text:style-name="common-al">De werkzaamheden betreffen het verwijderen van een bestaande inrit, het realiseren van een nieuwe inrit en het plaatsen van hekwerk op de locatie Moezelweg 401 3198LS Europoort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806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6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6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836</meta:user-defined>
    <meta:user-defined meta:name="DCTERMS.abstract">De werkzaamheden betreffen het verwijderen van een bestaande inrit, het realiseren van een nieuwe inrit en het plaatsen van hekwer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Moezelweg 401 3198LS Europoort Rotterdam</meta:user-defined>
    <meta:user-defined meta:name="DCTERMS.W3CDTF/DCTERMS.available">2026-08-07</meta:user-defined>
    <meta:user-defined meta:name="DCTERMS.W3CDTF/OVERHEIDop.jaargang">2026</meta:user-defined>
    <meta:user-defined meta:name="OVERHEIDop.publicationIssue">378062</meta:user-defined>
    <meta:user-defined meta:name="OVERHEIDop.GmbID/DC.identifier">gmb-2026-378062</meta:user-defined>
    <meta:user-defined meta:name="OVERHEIDop.versieInformatie"/>
  </office:meta>
</office:document-meta>
</file>