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eierspad 14 1081K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het gebruik van een bedrijfswoning tot eengezinswoning</text:p>
            <text:p text:style-name="common-al">Zaakadres: Boeierspad 14 1081KE Amsterdam</text:p>
            <text:p text:style-name="common-al">Datum ontvangst: 21-07-2026</text:p>
            <text:p text:style-name="common-al">Zaaknummer: Z2026-032326</text:p>
            <text:p text:style-name="common-al">DSO-nummer: 202607210186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05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5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5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326</meta:user-defined>
    <meta:user-defined meta:name="DCTERMS.abstract">veranderen van het gebruik van een bedrijfswoning tot wo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oeierspad 14 1081KE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55</meta:user-defined>
    <meta:user-defined meta:name="OVERHEIDop.GmbID/DC.identifier">gmb-2026-378055</meta:user-defined>
    <meta:user-defined meta:name="OVERHEIDop.versieInformatie"/>
  </office:meta>
</office:document-meta>
</file>