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Toldiek Trekker Toertocht aan de Wolfsstraat 5, 7227DP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9 juli 2026 een evenementenmelding ontvangen. De melding gaat over het organiseren van Toldiek Trekker Toertocht 22 augustus 2026 aan de Wolfsstraat 5, 7227DP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733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7805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733</meta:user-defined>
    <meta:user-defined meta:name="DCTERMS.abstract">Betreft: evenementenmelding op locatie Wolfsstraat 5, 7227DP Toldijk</meta:user-defined>
    <dc:language>nl</dc:language>
    <meta:user-defined meta:name="OVERHEIDop.locatietype/OVERHEIDop.gebiedsmarkering">Punt</meta:user-defined>
    <meta:user-defined meta:name="DC.title">Melding voor het organiseren van Toldiek Trekker Toertocht aan de Wolfsstraat 5, 7227DP Told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53</meta:user-defined>
    <meta:user-defined meta:name="OVERHEIDop.GmbID/DC.identifier">gmb-2026-378053</meta:user-defined>
    <meta:user-defined meta:name="OVERHEIDop.versieInformatie"/>
  </office:meta>
</office:document-meta>
</file>