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gemaakt besluit intrekken omgevingsvergunning veehouderij (milieu) en de oude natuurtoestemming van 2015, Warfveendijk 10, 7245TG La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ochem heeft besloten om de verleende omgevingsvergunning in te trekken. Dit besluit is op 4 augustus 2026 aan de vergunninghouder bekendgemaakt.</text:p>
            <text:p text:style-name="common-al">Warfveendijk 10, 7245TG Laren, het intrekken omgevingsvergunning veehouderij (milieu) en de oude natuurtoestemming van 2015, Z2026-00857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7804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4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4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857</meta:user-defined>
    <meta:user-defined meta:name="DCTERMS.abstract">Z2026-00857 Warfveendijk 10, 7245TG Laren</meta:user-defined>
    <dc:language>nl</dc:language>
    <meta:user-defined meta:name="OVERHEIDop.locatietype/OVERHEIDop.gebiedsmarkering">Punt</meta:user-defined>
    <meta:user-defined meta:name="DC.title">Bekendgemaakt besluit intrekken omgevingsvergunning veehouderij (milieu) en de oude natuurtoestemming van 2015, Warfveendijk 10, 7245TG Lar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8042</meta:user-defined>
    <meta:user-defined meta:name="OVERHEIDop.GmbID/DC.identifier">gmb-2026-378042</meta:user-defined>
    <meta:user-defined meta:name="OVERHEIDop.versieInformatie"/>
  </office:meta>
</office:document-meta>
</file>