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voorgevel, Deventer L 3133, Leonard Springerlaan 140, 7425EA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Deventer L 3133, Leonard Springerlaan 140, 7425EA Deventer</text:p>
            <text:p text:style-name="common-al">
            <text:span text:style-name="nadrukvet">Zaakomschrijving:</text:span> het wijzigen van de voorgevel</text:p>
            <text:p text:style-name="common-al">
            <text:span text:style-name="nadrukvet">Zaaknummer:</text:span> Z2026-0000722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22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22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80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221</meta:user-defined>
    <meta:user-defined meta:name="DCTERMS.abstract">het wijzigen v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wijzigen van de voorgevel, Deventer L 3133, Leonard Springerlaan 140, 7425EA Devent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39</meta:user-defined>
    <meta:user-defined meta:name="OVERHEIDop.GmbID/DC.identifier">gmb-2026-378039</meta:user-defined>
    <meta:user-defined meta:name="OVERHEIDop.versieInformatie"/>
  </office:meta>
</office:document-meta>
</file>