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gemaakt besluit intrekken Omgevingsvergunning veehouderij (milieu) en oude natuurtoestemming van december 2017, Warfveendijk 6, 7245TG La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ochem heeft besloten om de verleende omgevingsvergunning in te trekken. Dit besluit is op 4 augustus 2026 aan de vergunninghouder bekendgemaakt.</text:p>
            <text:p text:style-name="common-al">Warfveendijk 6, 7245TG Laren, het besluit intrekken omgevingsvergunning veehouderij (milieu) en oude natuurtoestemming van december 2017, Z2025-01568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7803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3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3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5-01568</meta:user-defined>
    <meta:user-defined meta:name="DCTERMS.abstract">Z2025-01568 Warfveendijk 6, 7245TG Laren</meta:user-defined>
    <dc:language>nl</dc:language>
    <meta:user-defined meta:name="OVERHEIDop.locatietype/OVERHEIDop.gebiedsmarkering">Punt</meta:user-defined>
    <meta:user-defined meta:name="DC.title">Bekendgemaakt besluit intrekken Omgevingsvergunning veehouderij (milieu) en oude natuurtoestemming van december 2017, Warfveendijk 6, 7245TG Lar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8037</meta:user-defined>
    <meta:user-defined meta:name="OVERHEIDop.GmbID/DC.identifier">gmb-2026-378037</meta:user-defined>
    <meta:user-defined meta:name="OVERHEIDop.versieInformatie"/>
  </office:meta>
</office:document-meta>
</file>