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Jan Deckersstraat 16-18 5591HS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ze-Leende</text:span>
          </text:p>
            <text:p text:style-name="common-al">De gemeente heeft op 05-08-2026 een besluit genomen op de aanvraag voor een omgevingsvergunning met zaaknummer <text:span text:style-name="nadrukvet">494949</text:span>.</text:p>
            <text:p text:style-name="common-al">De zaak betreft locatie Jan Deckersstraat 16-18 5591HS Heeze en heeft de omschrijving "Kappen conifeer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06-08-2026 en bedraagt 6 weken. Tijdens deze termijn liggen de stukken ter inzage op het gemeentehuis.</text:p>
            <text:p text:style-name="common-al">De vergunning kan ter inzage ook naar u gemaild worden, neem hiervoor contact op met de gemeente via email postbus@heeze-leende.nl of bel met 040-2241400 en geef aan om welke zaak het gaat. De behandelend ambtenaar neemt vervolgens contact met u op.</text:p>
            <text:p text:style-name="last-al">U kunt uw bezwaar richten aan het college van Burgemeester en Wethouders van Heeze-Leende, Postbus 10.000, 5590 GA Heeze. Vermeldt u hierbij het hierboven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780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494949</meta:user-defined>
    <meta:user-defined meta:name="DCTERMS.abstract">Kappen conifeer Jan Deckersstraat 16-18 te Heez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Jan Deckersstraat 16-18 5591HS Heez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36</meta:user-defined>
    <meta:user-defined meta:name="OVERHEIDop.GmbID/DC.identifier">gmb-2026-378036</meta:user-defined>
    <meta:user-defined meta:name="OVERHEIDop.versieInformatie"/>
  </office:meta>
</office:document-meta>
</file>