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afzetten houtopstand en kappen Amerikaanse vogelkers, Sappegoorsweg/Vossebultweg, 7157 CG Rek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p de aanvraag met zaaknummer Z2026-00001330 voor het afzetten houtopstand en kappen Amerikaanse vogelkers op locatie Sappegoorsweg/Vossebultweg, 7157 CG Rekken. De besluitdatum is tevens de verzenddatum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803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3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3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330</meta:user-defined>
    <meta:user-defined meta:name="DCTERMS.abstract">Betreft:  Besluit op locatie Sappegoorsweg/Vossebultweg, 7157CG Rekken</meta:user-defined>
    <dc:language>nl</dc:language>
    <meta:user-defined meta:name="OVERHEIDop.locatietype/OVERHEIDop.gebiedsmarkering">Vlak</meta:user-defined>
    <meta:user-defined meta:name="DC.title">Toestemming voor afzetten houtopstand en kappen Amerikaanse vogelkers, Sappegoorsweg/Vossebultweg, 7157 CG Rekk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35</meta:user-defined>
    <meta:user-defined meta:name="OVERHEIDop.GmbID/DC.identifier">gmb-2026-378035</meta:user-defined>
    <meta:user-defined meta:name="OVERHEIDop.versieInformatie"/>
  </office:meta>
</office:document-meta>
</file>