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, Clovisstraat 23 2025BL Haarlem, 0392-2026-0099959, het plaatsen van een dakkapel op het voordakvlak, verzonden 05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7803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3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3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6-0099959</meta:user-defined>
    <meta:user-defined meta:name="DCTERMS.abstract">het plaatsen van een dakkapel op het voordakvlak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, Clovisstraat 23 2025BL Haarlem, 0392-2026-0099959, het plaatsen van een dakkapel op het voordakvlak, verzonden 05-08-2026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033</meta:user-defined>
    <meta:user-defined meta:name="OVERHEIDop.GmbID/DC.identifier">gmb-2026-378033</meta:user-defined>
    <meta:user-defined meta:name="OVERHEIDop.versieInformatie"/>
  </office:meta>
</office:document-meta>
</file>