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vervangen van een stalen kanteldeur door een vast, houten kozijn met ramen en een loopdeur, aan de Revelmanstraat 18 7207JB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vervangen van een stalen kanteldeur door een vast, houten kozijn met ramen en een loopdeur</text:p>
            <text:p text:style-name="common-al">- <text:span text:style-name="nadrukvet">Locatie:</text:span> Revelmanstraat 18 7207JB Zutphen</text:p>
            <text:p text:style-name="common-al">Gegevens van de aanvraag:</text:p>
            <text:p text:style-name="common-al">- <text:span text:style-name="nadrukvet">Datum ingekomen:</text:span> 05-08-2026</text:p>
            <text:p text:style-name="common-al">- <text:span text:style-name="nadrukvet">Zaaknummer:</text:span> 1338934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7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7802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2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2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38934</meta:user-defined>
    <meta:user-defined meta:name="DCTERMS.abstract">het vervangen van een stalen kanteldeur door een vast, houten kozijn met ramen en een loopdeur</meta:user-defined>
    <dc:language>nl</dc:language>
    <meta:user-defined meta:name="OVERHEIDop.locatietype/OVERHEIDop.gebiedsmarkering">Vlak</meta:user-defined>
    <meta:user-defined meta:name="DC.title">Aanvraag omgevingsvergunning voor, het vervangen van een stalen kanteldeur door een vast, houten kozijn met ramen en een loopdeur, aan de Revelmanstraat 18 7207JB Zutph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29</meta:user-defined>
    <meta:user-defined meta:name="OVERHEIDop.GmbID/DC.identifier">gmb-2026-378029</meta:user-defined>
    <meta:user-defined meta:name="OVERHEIDop.versieInformatie"/>
  </office:meta>
</office:document-meta>
</file>