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inrichten bouwplaats - De Hovel Goirle (nabij Tilburgseweg 37) ten behoeve van nieuwbouw/verbouwing Lid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​​Het​ college van de gemeente Goirle heeft op 8 juli 2026 een aanvraag ontvangen voor een ontheffing art. 2:10 APV als bedoeld in artikel ​2:10 APV​ voor het inrichten van een bouwplaats en plaatsen van een bouwkraan. Deze ontheffing heeft betrekking op de volgende activiteit:</text:p>
            <text:p text:style-name="common-al">-​​het inrichten van een bouwplaats​ </text:p>
            <text:p text:style-name="common-al">
            <text:span text:style-name="nadrukvet">Besluit </text:span>
          </text:p>
            <text:p text:style-name="common-al">​​Het​ college van de gemeente Goirle, gelet op artikel ​2:10 APV,​ besluit een ontheffing te verlenen voor ​het inrichten van een bouwplaats​.</text:p>
            <text:p text:style-name="common-al">Locatie: parkeerplaats winkelcentrum De Hovel Goirle (nabij Tilburgseweg 37 Goirle), Perceel (GLE01) B 7697 en 6795</text:p>
            <text:p text:style-name="common-al">Datum plaatsing en gebruik bouwplaats: week 35 2026 tot medio februari 2027</text:p>
            <text:p text:style-name="common-al">Besluit verzonden op: 03-08-2026</text:p>
            <text:p text:style-name="common-al">Zaaknummer: 1055644</text:p>
            <text:p text:style-name="common-al">
            <text:span text:style-name="nadrukvet">Bent u het niet eens met dit besluit? </text:span>Dan kunt u binnen 6 weken na de dag van verzending van deze brief bezwaar maken. Ook andere belanghebbenden kunnen dat doen. Bezwaar maken kan op twee manieren:</text:p>
            <text:p text:style-name="common-al">-Online: ga naar www.goirle.nl/bezwaarschriftindienen en gebruik uw DigiD.</text:p>
            <text:p text:style-name="common-al">-Op papier: stuur uw bezwaarschrift naar het college van burgemeester en wethouders, Postbus 17, 5050 AA Goirle. </text:p>
            <text:p text:style-name="common-al">Zet in het bezwaarschrift in elk geval:1. Uw naam en adres2. De datum van uw bezwaarschrift3. Om welk besluit het gaat (bijv. onderwerp, zaaknummer)4. Waarom u het niet eens bent met het besluit 5. Uw handtekening. Als u uw bezwaar online indient, is uw DigiD uw handtekening. Daarnaast vragen wij u om uw telefoonnummer in het bezwaarschrift te zetten. Zo kunnen we u beter van dienst zijn. </text:p>
            <text:p text:style-name="common-al">
            <text:span text:style-name="nadrukvet">Voorlopige voorziening</text:span>
          </text:p>
            <text:p text:style-name="common-al">Het besluit blijft doorgaans gelden, ook als u bezwaar maakt. Wilt u dat voorkomen, omdat er sprake is van een spoedeisende situatie? Dan kunt u vragen om een voorlopige voorziening. Dat kan alleen als u ook bezwaar maakt bij de gemeente. Vragen om een voorlopige voorziening kan op twee manieren:</text:p>
            <text:p text:style-name="common-al">-Online: ga naar www.rechtspraak.nl en gebruik uw DigiD.</text:p>
            <text:p text:style-name="last-al">-Op papier: stuur uw verzoek naar de Voorzieningenrechter van de rechtbank Zeeland - West-Brabant, Team Bestuursrecht, Postbus 90006, 4800 PA Breda. Aan een voorlopige voorziening zijn kosten verbonden. Meer informatie over een voorlopige voorziening vindt u op: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7802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2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2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Goirle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1055644</meta:user-defined>
    <dc:language>nl</dc:language>
    <meta:user-defined meta:name="OVERHEIDop.locatietype/OVERHEIDop.gebiedsmarkering">Vlak</meta:user-defined>
    <meta:user-defined meta:name="DC.title">Ontheffing inrichten bouwplaats - De Hovel Goirle (nabij Tilburgseweg 37) ten behoeve van nieuwbouw/verbouwing Lid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026</meta:user-defined>
    <meta:user-defined meta:name="OVERHEIDop.GmbID/DC.identifier">gmb-2026-378026</meta:user-defined>
    <meta:user-defined meta:name="OVERHEIDop.versieInformatie"/>
  </office:meta>
</office:document-meta>
</file>