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edumerweg 41, 9921TA St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msdelta een aanvraag ontvangen voor het bouwkundig versterken van de rijksmonumentale boerderij De Heemen op de locatie Bedumerweg 41, 9921TA Sted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80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972</meta:user-defined>
    <meta:user-defined meta:name="DCTERMS.abstract">31 juli 2026 voor het bouwkundig versterken van de rijksmonumentale boerderij De Heemen op de locatie Bedumerweg 41, 9921TA Stedum.</meta:user-defined>
    <dc:language>nl</dc:language>
    <meta:user-defined meta:name="OVERHEIDop.locatietype/OVERHEIDop.gebiedsmarkering">Vlak</meta:user-defined>
    <meta:user-defined meta:name="DC.title">Kennisgeving ontvangst aanvraag omgevingsvergunning Bedumerweg 41, 9921TA Sted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022</meta:user-defined>
    <meta:user-defined meta:name="OVERHEIDop.GmbID/DC.identifier">gmb-2026-378022</meta:user-defined>
    <meta:user-defined meta:name="OVERHEIDop.versieInformatie"/>
  </office:meta>
</office:document-meta>
</file>