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aanleggen van een 2de uitweg, Josink Kolkweg 20 t/m 20M</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West</text:p>
            <text:p text:style-name="common-al">Wij hebben op 5 augustus 2026 een besluit genomen op de aanvraag met zaaknummer 0153Z2605-0397 voor het aanleggen van een 2de uitweg op de locatie Josink Kolkweg 20 t/m 20M. De vergunning is geweiger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80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5-0397</meta:user-defined>
    <dc:language>nl</dc:language>
    <meta:user-defined meta:name="OVERHEIDop.locatietype/OVERHEIDop.gebiedsmarkering">Vlak</meta:user-defined>
    <meta:user-defined meta:name="DC.title">Kennisgeving besluit op aanvraag het aanleggen van een 2de uitweg, Josink Kolkweg 20 t/m 20M</meta:user-defined>
    <meta:user-defined meta:name="DCTERMS.W3CDTF/DCTERMS.available">2026-08-12</meta:user-defined>
    <meta:user-defined meta:name="DCTERMS.W3CDTF/OVERHEIDop.jaargang">2026</meta:user-defined>
    <meta:user-defined meta:name="OVERHEIDop.publicationIssue">378019</meta:user-defined>
    <meta:user-defined meta:name="OVERHEIDop.GmbID/DC.identifier">gmb-2026-378019</meta:user-defined>
    <meta:user-defined meta:name="OVERHEIDop.versieInformatie"/>
  </office:meta>
</office:document-meta>
</file>