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Padlaan 9, 1561 ZA Krommenie - het herstellen van de fundering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904 - het herstellen van de fundering van de woningop de locatie Padlaan 9, 1561 ZA Krommenie</text:p>
            <text:p text:style-name="common-al">Besluit verzonden: 05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5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79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04</meta:user-defined>
    <dc:language>nl</dc:language>
    <meta:user-defined meta:name="OVERHEIDop.locatietype/OVERHEIDop.gebiedsmarkering">Punt</meta:user-defined>
    <meta:user-defined meta:name="DC.title">Verleende omgevingsvergunning - Padlaan 9, 1561 ZA Krommenie - het herstellen van de fundering van de wo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97</meta:user-defined>
    <meta:user-defined meta:name="OVERHEIDop.GmbID/DC.identifier">gmb-2026-377997</meta:user-defined>
    <meta:user-defined meta:name="OVERHEIDop.versieInformatie"/>
  </office:meta>
</office:document-meta>
</file>